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 fo:margin-bottom="0in" fo:line-height="100%"/>
    </style:style>
    <style:style style:name="T2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background-color="#FFFF00" fo:language="en" fo:country="US" style:language-asian="it" style:country-asian="IT"/>
    </style:style>
    <style:style style:name="P3" style:parent-style-name="Normale" style:family="paragraph">
      <style:paragraph-properties fo:text-align="end"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" style:parent-style-name="Normale" style:family="paragraph">
      <style:paragraph-properties fo:text-align="center" fo:margin-bottom="0in" fo:line-height="100%"/>
    </style:style>
    <style:style style:name="T5" style:parent-style-name="Car.predefinitoparagrafo" style:family="text">
      <style:text-properties style:font-name="Times New Roman" style:font-name-asian="Times New Roman" style:font-name-complex="Times New Roman" fo:language="en" fo:country="GB" style:language-asian="it" style:country-asian="IT"/>
    </style:style>
    <style:style style:name="T6" style:parent-style-name="Car.predefinitoparagrafo" style:family="text">
      <style:text-properties style:font-name="Times New Roman" style:font-name-asian="Times New Roman" style:font-name-complex="Times New Roman" fo:language="en" fo:country="US" style:language-asian="it" style:country-asian="IT"/>
    </style:style>
    <style:style style:name="P7" style:parent-style-name="Normale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language="en" fo:country="US" style:language-asian="it" style:country-asian="IT"/>
    </style:style>
    <style:style style:name="P8" style:parent-style-name="Normale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language="en" fo:country="US" style:language-asian="it" style:country-asian="IT"/>
    </style:style>
    <style:style style:name="P9" style:parent-style-name="Normale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language="en" fo:country="US" style:language-asian="it" style:country-asian="IT"/>
    </style:style>
    <style:style style:name="P10" style:parent-style-name="Normale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language="en" fo:country="US" style:language-asian="it" style:country-asian="IT"/>
    </style:style>
    <style:style style:name="P11" style:parent-style-name="Normale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12" style:parent-style-name="Normale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GB" style:language-asian="it" style:country-asian="IT"/>
    </style:style>
    <style:style style:name="P13" style:parent-style-name="Normale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GB" style:language-asian="it" style:country-asian="IT"/>
    </style:style>
    <style:style style:name="P14" style:parent-style-name="Normale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1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16" style:parent-style-name="Normale" style:family="paragraph">
      <style:paragraph-properties fo:margin-bottom="0in" fo:line-height="100%"/>
    </style:style>
    <style:style style:name="T17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18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19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20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 style:font-size-complex="12pt" fo:language="en" fo:country="US" style:language-asian="it" style:country-asian="IT"/>
    </style:style>
    <style:style style:name="T21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22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23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24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 style:font-size-complex="12pt" fo:language="en" fo:country="US" style:language-asian="it" style:country-asian="IT"/>
    </style:style>
    <style:style style:name="T25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26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27" style:parent-style-name="Normale" style:family="paragraph">
      <style:paragraph-properties fo:text-align="justify" fo:margin-bottom="0in" fo:line-height="100%"/>
    </style:style>
    <style:style style:name="T28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29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30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31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32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33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34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35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 style:font-size-complex="12pt" fo:language="en" fo:country="US" style:language-asian="it" style:country-asian="IT"/>
    </style:style>
    <style:style style:name="T36" style:parent-style-name="Car.predefinitoparagrafo" style:family="text">
      <style:text-properties style:font-name="Times New Roman" style:font-name-asian="Times New Roman" style:font-name-complex="Times New Roman" fo:font-style="italic" style:font-style-asian="italic" fo:font-size="12pt" style:font-size-asian="12pt" style:font-size-complex="12pt" fo:language="en" fo:country="US" style:language-asian="it" style:country-asian="IT"/>
    </style:style>
    <style:style style:name="P3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3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3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0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1" style:parent-style-name="Normale" style:family="paragraph">
      <style:paragraph-properties fo:text-align="justify" fo:margin-bottom="0in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2" style:parent-style-name="Normale" style:family="paragraph">
      <style:paragraph-properties fo:text-align="justify" fo:margin-bottom="0in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3" style:parent-style-name="Normale" style:family="paragraph">
      <style:paragraph-properties fo:text-align="justify" fo:margin-bottom="0in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4" style:parent-style-name="Normale" style:family="paragraph">
      <style:paragraph-properties fo:text-align="justify" fo:margin-bottom="0in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5" style:parent-style-name="Normale" style:family="paragraph">
      <style:paragraph-properties fo:text-align="justify" fo:margin-bottom="0in" fo:margin-right="-0.0006in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6" style:parent-style-name="Normale" style:family="paragraph">
      <style:paragraph-properties fo:text-align="justify" fo:margin-bottom="0in"/>
    </style:style>
    <style:style style:name="T47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48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text-line-through-style="solid" style:text-line-through-width="auto" style:text-line-through-color="font-color" style:text-line-through-mode="continuous" style:text-line-through-type="single" fo:font-size="12pt" style:font-size-asian="12pt" style:font-size-complex="12pt" fo:language="en" fo:country="US" style:language-asian="it" style:country-asian="IT"/>
    </style:style>
    <style:style style:name="P4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50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5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52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5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54" style:parent-style-name="Normale" style:family="paragraph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55" style:parent-style-name="Normale" style:family="paragraph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T56" style:parent-style-name="Car.predefinitoparagrafo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 style:language-asian="it" style:country-asian="IT"/>
    </style:style>
    <style:style style:name="P57" style:parent-style-name="Normale" style:family="paragraph">
      <style:text-properties fo:language="en" fo:country="GB"/>
    </style:style>
  </office:automatic-styles>
  <office:body>
    <office:text text:use-soft-page-breaks="true">
      <text:p text:style-name="P1"><text:span text:style-name="T2">HEADED PAPER</text:span></text:p>
      <text:p text:style-name="P3"/>
      <text:p text:style-name="P4"><text:span text:style-name="T5"><text:s text:c="100"/></text:span><text:span text:style-name="T6">University of Catania</text:span></text:p>
      <text:p text:style-name="P7"><text:s text:c="113"/>International Mobility Office</text:p>
      <text:p text:style-name="P8"><text:s text:c="100"/>Piazza Università, 16</text:p>
      <text:p text:style-name="P9"><text:s text:c="89"/>95131 Catania<text:s/></text:p>
      <text:p text:style-name="P10"><text:s text:c="78"/>ITALY</text:p>
      <text:p text:style-name="P11"/>
      <text:p text:style-name="P12"/>
      <text:p text:style-name="P13"/>
      <text:p text:style-name="P14">In the framework of the cooperation with the University of Catania (Italy), based on our recent agreement, we confirm our willingness to receive students for a mobility period at the Department of <text:s/>___________________________________, University of _________________________________</text:p>
      <text:p text:style-name="P15"/>
      <text:p text:style-name="P16"><text:span text:style-name="T17">In this framework, w</text:span><text:span text:style-name="T18">e will<text:s/></text:span><text:span text:style-name="T19">host (</text:span><text:span text:style-name="T20">name of the student</text:span><text:span text:style-name="T21">) _____________________________________<text:s/></text:span><text:span text:style-name="T22">for a period of</text:span><text:span text:style-name="T23"><text:s/>____ (</text:span><text:span text:style-name="T24">n. of months</text:span><text:span text:style-name="T25">) from________________________ to______________________</text:span></text:p>
      <text:p text:style-name="P26"/>
      <text:p text:style-name="P27"><text:span text:style-name="T28">The study/placement</text:span><text:span text:style-name="T29"><text:s/></text:span><text:span text:style-name="T30">position<text:s/></text:span><text:span text:style-name="T31">offered by the undersigned organization deal</text:span><text:span text:style-name="T32">s</text:span><text:span text:style-name="T33"><text:s/>with the following activity areas</text:span><text:span text:style-name="T34"><text:s/>and will be performed in our institution/partner company (</text:span><text:span text:style-name="T35">for traineeship</text:span><text:span text:style-name="T36">)</text:span></text:p>
      <text:p text:style-name="P37">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38"/>
      <text:p text:style-name="P39">The language required during the mobility will be __________________ level ________________</text:p>
      <text:p text:style-name="P40"/>
      <text:p text:style-name="P41">Name of the host Institution __________________________________________________________</text:p>
      <text:p text:style-name="P42">Name of the Legal Representative <text:s text:c="2"/>___________________________________________________</text:p>
      <text:p text:style-name="P43">Address _________________________________________________________________________</text:p>
      <text:p text:style-name="P44">City <text:s text:c="2"/>_____________________________________ Country _______________________________</text:p>
      <text:p text:style-name="P45">Email <text:s text:c="2"/>_____________________________________ Phone Number<text:s/>________________________</text:p>
      <text:p text:style-name="P46"><text:span text:style-name="T47">Website _________________________________________________________________________<text:s/></text:span></text:p>
      <text:p text:style-name="P48"/>
      <text:p text:style-name="P49"/>
      <text:p text:style-name="P50">We look forward to welcoming you.</text:p>
      <text:p text:style-name="P51"/>
      <text:p text:style-name="P52"/>
      <text:p text:style-name="P53">Date: ______________________________</text:p>
      <text:p text:style-name="P54"><text:s text:c="11"/></text:p>
      <text:p text:style-name="P55"/>
      <text:p text:style-name="Normale"><text:span text:style-name="T56">Stamp: <text:s text:c="81"/>Signature:</text:span></text:p>
      <text:p text:style-name="P57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388in" fo:line-height="115%"/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gmarletta</meta:initial-creator>
    <dc:creator>Irene Alì</dc:creator>
    <meta:creation-date>2026-08-04T08:47:00Z</meta:creation-date>
    <dc:date>2026-08-04T08:47:00Z</dc:date>
    <meta:print-date>2020-01-08T08:04:00Z</meta:print-date>
    <meta:template xlink:href="Normal.dotm" xlink:type="simple"/>
    <meta:editing-cycles>2</meta:editing-cycles>
    <meta:editing-duration>PT0S</meta:editing-duration>
    <meta:document-statistic meta:page-count="1" meta:paragraph-count="4" meta:word-count="339" meta:character-count="2272" meta:row-count="16" meta:non-whitespace-character-count="1937"/>
  </office:meta>
</office:document-meta>
</file>